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.5791in" fo:line-height="107%" fo:margin-left="6.2812in" fo:text-indent="0in">
        <style:tab-stops/>
      </style:paragraph-properties>
    </style:style>
    <style:style style:name="P2" style:parent-style-name="Normal" style:family="paragraph">
      <style:paragraph-properties fo:margin-bottom="0.2409in" fo:line-height="107%" fo:margin-left="0in" fo:text-indent="0in">
        <style:tab-stops/>
      </style:paragraph-properties>
    </style:style>
    <style:style style:name="T3" style:parent-style-name="DefaultParagraphFont" style:family="text">
      <style:text-properties fo:font-size="18pt" style:font-size-asian="18pt"/>
    </style:style>
    <style:style style:name="P4" style:parent-style-name="Normal" style:family="paragraph">
      <style:paragraph-properties fo:margin-bottom="0in" fo:line-height="151%" fo:margin-left="-0.0034in" fo:margin-right="4.3756in">
        <style:tab-stops/>
      </style:paragraph-properties>
    </style:style>
    <style:style style:name="T5" style:parent-style-name="DefaultParagraphFont" style:family="text">
      <style:text-properties fo:font-weight="normal" style:font-weight-asian="normal" fo:font-size="13.5pt" style:font-size-asian="13.5pt"/>
    </style:style>
    <style:style style:name="P6" style:parent-style-name="Normal" style:family="paragraph">
      <style:paragraph-properties fo:margin-bottom="0.1479in" fo:line-height="107%" fo:margin-left="0in" fo:text-indent="0in">
        <style:tab-stops/>
      </style:paragraph-properties>
    </style:style>
    <style:style style:name="T7" style:parent-style-name="DefaultParagraphFont" style:family="text">
      <style:text-properties fo:font-weight="normal" style:font-weight-asian="normal"/>
    </style:style>
    <style:style style:name="P8" style:parent-style-name="Normal" style:family="paragraph">
      <style:paragraph-properties fo:margin-bottom="0.0361in" fo:line-height="107%" fo:margin-left="-0.0034in" fo:margin-right="4.3756in">
        <style:tab-stops/>
      </style:paragraph-properties>
    </style:style>
    <style:style style:name="T9" style:parent-style-name="DefaultParagraphFont" style:family="text">
      <style:text-properties fo:font-weight="normal" style:font-weight-asian="normal" fo:font-size="13.5pt" style:font-size-asian="13.5pt"/>
    </style:style>
    <style:style style:name="P10" style:parent-style-name="Normal" style:family="paragraph">
      <style:paragraph-properties fo:margin-left="-0.0034in" fo:margin-right="0.0097in">
        <style:tab-stops/>
      </style:paragraph-properties>
    </style:style>
    <style:style style:name="P11" style:parent-style-name="Normal" style:family="paragraph">
      <style:paragraph-properties fo:margin-bottom="0.1631in" fo:line-height="110%" fo:margin-left="-0.0034in">
        <style:tab-stops/>
      </style:paragraph-properties>
    </style:style>
    <style:style style:name="P12" style:parent-style-name="Normal" style:family="paragraph">
      <style:paragraph-properties fo:margin-bottom="0.1631in" fo:line-height="110%" fo:margin-left="-0.0034in">
        <style:tab-stops/>
      </style:paragraph-properties>
    </style:style>
    <style:style style:name="P13" style:parent-style-name="Normal" style:family="paragraph">
      <style:paragraph-properties fo:margin-bottom="0.0041in" fo:margin-left="-0.0034in" fo:margin-right="0.0097in">
        <style:tab-stops/>
      </style:paragraph-properties>
    </style:style>
    <style:style style:name="P14" style:parent-style-name="Normal" style:family="paragraph">
      <style:paragraph-properties fo:margin-left="-0.0034in" fo:margin-right="0.0097in">
        <style:tab-stops/>
      </style:paragraph-properties>
    </style:style>
    <style:style style:name="P15" style:parent-style-name="Normal" style:family="paragraph">
      <style:paragraph-properties fo:margin-left="-0.0034in" fo:margin-right="0.0097in">
        <style:tab-stops/>
      </style:paragraph-properties>
    </style:style>
    <style:style style:name="P16" style:parent-style-name="Normal" style:family="paragraph">
      <style:paragraph-properties fo:margin-left="-0.0034in" fo:margin-right="0.0097in">
        <style:tab-stops/>
      </style:paragraph-properties>
    </style:style>
    <style:style style:name="P17" style:parent-style-name="Normal" style:family="paragraph">
      <style:paragraph-properties fo:margin-left="-0.0034in" fo:margin-right="0.0097in">
        <style:tab-stops/>
      </style:paragraph-properties>
    </style:style>
    <style:style style:name="P18" style:parent-style-name="Normal" style:family="paragraph">
      <style:paragraph-properties fo:margin-left="-0.0034in" fo:margin-right="0.0097in">
        <style:tab-stops/>
      </style:paragraph-properties>
    </style:style>
    <style:style style:name="P19" style:parent-style-name="Normal" style:family="paragraph">
      <style:paragraph-properties fo:margin-bottom="0in" fo:margin-left="-0.0034in" fo:margin-right="0.0097in">
        <style:tab-stops/>
      </style:paragraph-properties>
    </style:style>
    <style:style style:name="P20" style:parent-style-name="Normal" style:family="paragraph">
      <style:paragraph-properties fo:margin-left="-0.0034in" fo:margin-right="0.0097in">
        <style:tab-stops/>
      </style:paragraph-properties>
    </style:style>
    <style:style style:name="P21" style:parent-style-name="Normal" style:family="paragraph">
      <style:paragraph-properties fo:margin-left="-0.0034in" fo:margin-right="0.0097in">
        <style:tab-stops/>
      </style:paragraph-properties>
    </style:style>
    <style:style style:name="P22" style:parent-style-name="Normal" style:family="paragraph">
      <style:paragraph-properties fo:margin-left="-0.0034in" fo:margin-right="0.0097in">
        <style:tab-stops/>
      </style:paragraph-properties>
    </style:style>
    <style:style style:name="P23" style:parent-style-name="Normal" style:family="paragraph">
      <style:paragraph-properties fo:margin-left="-0.0034in" fo:margin-right="0.0097in">
        <style:tab-stops/>
      </style:paragraph-properties>
    </style:style>
    <style:style style:name="P24" style:parent-style-name="Normal" style:family="paragraph">
      <style:paragraph-properties fo:margin-left="-0.0034in" fo:margin-right="0.0097in">
        <style:tab-stops/>
      </style:paragraph-properties>
    </style:style>
    <style:style style:name="P25" style:parent-style-name="Normal" style:family="paragraph">
      <style:paragraph-properties fo:margin-bottom="0.1631in" fo:line-height="110%" fo:margin-left="-0.0034in">
        <style:tab-stops/>
      </style:paragraph-properties>
    </style:style>
    <style:style style:name="P26" style:parent-style-name="Normal" style:family="paragraph">
      <style:paragraph-properties fo:margin-left="-0.0034in" fo:margin-right="0.0097in">
        <style:tab-stops/>
      </style:paragraph-properties>
    </style:style>
    <style:style style:name="P27" style:parent-style-name="Normal" style:family="paragraph">
      <style:paragraph-properties fo:margin-bottom="0.1631in" fo:line-height="110%" fo:margin-left="-0.0034in">
        <style:tab-stops/>
      </style:paragraph-properties>
    </style:style>
    <style:style style:name="P28" style:parent-style-name="Normal" style:family="paragraph">
      <style:paragraph-properties fo:margin-left="-0.0034in" fo:margin-right="0.0097in">
        <style:tab-stops/>
      </style:paragraph-properties>
    </style:style>
    <style:style style:name="P29" style:parent-style-name="Normal" style:family="paragraph">
      <style:paragraph-properties fo:margin-bottom="0in" fo:margin-left="-0.0034in" fo:margin-right="0.0097in">
        <style:tab-stops/>
      </style:paragraph-properties>
    </style:style>
    <style:style style:name="P30" style:parent-style-name="Normal" style:family="paragraph">
      <style:paragraph-properties fo:margin-left="-0.0034in" fo:margin-right="0.0097in">
        <style:tab-stops/>
      </style:paragraph-properties>
    </style:style>
    <style:style style:name="P31" style:parent-style-name="Normal" style:family="paragraph">
      <style:paragraph-properties fo:margin-left="-0.0034in" fo:margin-right="0.0097in">
        <style:tab-stops/>
      </style:paragraph-properties>
    </style:style>
    <style:style style:name="T32" style:parent-style-name="DefaultParagraphFon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P33" style:parent-style-name="Normal" style:family="paragraph">
      <style:paragraph-properties fo:margin-left="-0.0034in" fo:margin-right="0.0097in">
        <style:tab-stops/>
      </style:paragraph-properties>
    </style:style>
    <style:style style:name="P34" style:parent-style-name="Normal" style:family="paragraph">
      <style:paragraph-properties fo:margin-left="-0.0034in" fo:margin-right="0.0097in">
        <style:tab-stops/>
      </style:paragraph-properties>
    </style:style>
    <style:style style:name="P35" style:parent-style-name="Normal" style:family="paragraph">
      <style:paragraph-properties fo:margin-left="-0.0034in" fo:margin-right="0.0097in">
        <style:tab-stops/>
      </style:paragraph-properties>
    </style:style>
    <style:style style:name="P36" style:parent-style-name="Normal" style:family="paragraph">
      <style:paragraph-properties fo:margin-left="-0.0034in" fo:margin-right="0.0097in">
        <style:tab-stops/>
      </style:paragraph-properties>
    </style:style>
    <style:style style:name="P37" style:parent-style-name="Normal" style:family="paragraph">
      <style:paragraph-properties fo:margin-left="-0.0034in" fo:margin-right="0.0097in">
        <style:tab-stops/>
      </style:paragraph-properties>
    </style:style>
    <style:style style:name="P38" style:parent-style-name="Normal" style:family="paragraph">
      <style:paragraph-properties fo:margin-left="-0.0034in" fo:margin-right="0.0097in">
        <style:tab-stops/>
      </style:paragraph-properties>
    </style:style>
    <style:style style:name="P39" style:parent-style-name="Normal" style:family="paragraph">
      <style:paragraph-properties fo:margin-bottom="0.1631in" fo:line-height="110%" fo:margin-left="-0.0034in">
        <style:tab-stops/>
      </style:paragraph-properties>
    </style:style>
    <style:style style:name="P40" style:parent-style-name="Normal" style:family="paragraph">
      <style:paragraph-properties fo:margin-bottom="0.0041in" fo:margin-left="-0.0034in" fo:margin-right="0.0097in">
        <style:tab-stops/>
      </style:paragraph-properties>
    </style:style>
    <style:style style:name="P41" style:parent-style-name="Normal" style:family="paragraph">
      <style:paragraph-properties fo:margin-left="-0.0034in" fo:margin-right="0.0097in">
        <style:tab-stops/>
      </style:paragraph-properties>
    </style:style>
    <style:style style:name="P42" style:parent-style-name="Normal" style:family="paragraph">
      <style:paragraph-properties fo:margin-left="-0.0034in" fo:margin-right="0.0097in">
        <style:tab-stops/>
      </style:paragraph-properties>
    </style:style>
    <style:style style:name="P43" style:parent-style-name="Normal" style:family="paragraph">
      <style:paragraph-properties fo:margin-left="-0.0034in" fo:margin-right="0.0097in">
        <style:tab-stops/>
      </style:paragraph-properties>
    </style:style>
    <style:style style:name="P44" style:parent-style-name="Normal" style:family="paragraph">
      <style:paragraph-properties fo:margin-left="-0.0034in" fo:margin-right="0.0097in">
        <style:tab-stops/>
      </style:paragraph-properties>
    </style:style>
    <style:style style:name="P45" style:parent-style-name="Normal" style:family="paragraph">
      <style:paragraph-properties fo:margin-bottom="0.1631in" fo:line-height="110%" fo:margin-left="-0.0034in">
        <style:tab-stops/>
      </style:paragraph-properties>
    </style:style>
    <style:style style:name="P46" style:parent-style-name="Normal" style:family="paragraph">
      <style:paragraph-properties fo:margin-left="-0.0034in" fo:margin-right="0.0097in">
        <style:tab-stops/>
      </style:paragraph-properties>
    </style:style>
    <style:style style:name="P47" style:parent-style-name="Normal" style:family="paragraph">
      <style:paragraph-properties fo:margin-left="-0.0034in" fo:margin-right="0.0097in">
        <style:tab-stops/>
      </style:paragraph-properties>
    </style:style>
    <style:style style:name="P48" style:parent-style-name="Normal" style:family="paragraph">
      <style:paragraph-properties fo:margin-left="-0.0034in" fo:margin-right="0.0097in">
        <style:tab-stops/>
      </style:paragraph-properties>
    </style:style>
    <style:style style:name="P49" style:parent-style-name="Normal" style:family="paragraph">
      <style:paragraph-properties fo:margin-left="-0.0034in" fo:margin-right="0.0097in">
        <style:tab-stops/>
      </style:paragraph-properties>
    </style:style>
    <style:style style:name="P50" style:parent-style-name="Normal" style:family="paragraph">
      <style:paragraph-properties fo:margin-left="-0.0034in" fo:margin-right="0.0097in">
        <style:tab-stops/>
      </style:paragraph-properties>
    </style:style>
    <style:style style:name="P51" style:parent-style-name="Normal" style:family="paragraph">
      <style:paragraph-properties fo:margin-left="-0.0034in" fo:margin-right="0.0097in">
        <style:tab-stops/>
      </style:paragraph-properties>
    </style:style>
    <style:style style:name="P52" style:parent-style-name="Normal" style:family="paragraph">
      <style:paragraph-properties fo:margin-bottom="0.0041in" fo:margin-left="-0.0034in" fo:margin-right="0.0097in">
        <style:tab-stops/>
      </style:paragraph-properties>
    </style:style>
    <style:style style:name="P53" style:parent-style-name="Normal" style:family="paragraph">
      <style:paragraph-properties fo:margin-left="-0.0034in" fo:margin-right="0.0097in">
        <style:tab-stops/>
      </style:paragraph-properties>
    </style:style>
    <style:style style:name="P54" style:parent-style-name="Normal" style:family="paragraph">
      <style:paragraph-properties fo:margin-bottom="0in" fo:margin-left="0.4166in" fo:margin-right="0.0097in" fo:text-indent="-0.127in">
        <style:tab-stops/>
      </style:paragraph-properties>
    </style:style>
    <style:style style:name="T55" style:parent-style-name="DefaultParagraphFont" style:family="text">
      <style:text-properties fo:font-weight="normal" style:font-weight-asian="normal" fo:font-size="11pt" style:font-size-asian="11pt"/>
    </style:style>
    <style:style style:name="P56" style:parent-style-name="Normal" style:family="paragraph">
      <style:paragraph-properties fo:margin-left="0.2965in" fo:margin-right="0.0097in">
        <style:tab-stops/>
      </style:paragraph-properties>
    </style:style>
    <style:style style:name="T57" style:parent-style-name="DefaultParagraphFont" style:family="text">
      <style:text-properties fo:font-weight="normal" style:font-weight-asian="normal" fo:font-size="11pt" style:font-size-asian="11pt"/>
    </style:style>
    <style:style style:name="P58" style:parent-style-name="Normal" style:family="paragraph">
      <style:paragraph-properties fo:margin-left="-0.0034in" fo:margin-right="0.0097in">
        <style:tab-stops/>
      </style:paragraph-properties>
    </style:style>
    <style:style style:name="P59" style:parent-style-name="Normal" style:family="paragraph">
      <style:paragraph-properties fo:margin-bottom="0.1631in" fo:line-height="110%" fo:margin-left="-0.0034in">
        <style:tab-stops/>
      </style:paragraph-properties>
    </style:style>
    <style:style style:name="P60" style:parent-style-name="Normal" style:family="paragraph">
      <style:paragraph-properties fo:margin-bottom="0.1631in" fo:line-height="110%" fo:margin-left="-0.0034in">
        <style:tab-stops/>
      </style:paragraph-properties>
    </style:style>
    <style:style style:name="P61" style:parent-style-name="Normal" style:family="paragraph">
      <style:paragraph-properties fo:margin-bottom="0.1631in" fo:line-height="110%" fo:margin-left="-0.0034in">
        <style:tab-stops/>
      </style:paragraph-properties>
    </style:style>
    <style:style style:name="P62" style:parent-style-name="Normal" style:family="paragraph">
      <style:paragraph-properties fo:margin-left="-0.0034in" fo:margin-right="0.0097in">
        <style:tab-stops/>
      </style:paragraph-properties>
    </style:style>
    <style:style style:name="P63" style:parent-style-name="Normal" style:family="paragraph">
      <style:paragraph-properties fo:margin-left="-0.0034in" fo:margin-right="0.0097in">
        <style:tab-stops/>
      </style:paragraph-properties>
    </style:style>
    <style:style style:name="P64" style:parent-style-name="Normal" style:family="paragraph">
      <style:paragraph-properties fo:margin-left="-0.0034in" fo:margin-right="0.0097in">
        <style:tab-stops/>
      </style:paragraph-properties>
    </style:style>
    <style:style style:name="P65" style:parent-style-name="Normal" style:family="paragraph">
      <style:paragraph-properties fo:margin-left="-0.0034in" fo:margin-right="0.0097in">
        <style:tab-stops/>
      </style:paragraph-properties>
    </style:style>
    <style:style style:name="P66" style:parent-style-name="Normal" style:family="paragraph">
      <style:paragraph-properties fo:margin-left="-0.0034in" fo:margin-right="0.0097in">
        <style:tab-stops/>
      </style:paragraph-properties>
    </style:style>
    <style:style style:name="P67" style:parent-style-name="Normal" style:family="paragraph">
      <style:paragraph-properties fo:margin-left="-0.0034in" fo:margin-right="0.0097in">
        <style:tab-stops/>
      </style:paragraph-properties>
    </style:style>
    <style:style style:name="P68" style:parent-style-name="Normal" style:family="paragraph">
      <style:paragraph-properties fo:margin-bottom="0.1631in" fo:line-height="110%" fo:margin-left="-0.0034in">
        <style:tab-stops/>
      </style:paragraph-properties>
    </style:style>
    <style:style style:name="P69" style:parent-style-name="Normal" style:family="paragraph">
      <style:paragraph-properties fo:margin-left="-0.0034in" fo:margin-right="0.0097in">
        <style:tab-stops/>
      </style:paragraph-properties>
    </style:style>
    <style:style style:name="P70" style:parent-style-name="Normal" style:family="paragraph">
      <style:paragraph-properties fo:margin-bottom="0.1715in" fo:margin-left="-0.0034in" fo:margin-right="0.0097in">
        <style:tab-stops/>
      </style:paragraph-properties>
    </style:style>
    <style:style style:name="P71" style:parent-style-name="Normal" style:family="paragraph">
      <style:paragraph-properties fo:margin-bottom="0.118in" fo:line-height="107%" fo:margin-left="0in" fo:text-indent="0in">
        <style:tab-stops/>
      </style:paragraph-properties>
    </style:style>
    <style:style style:name="T72" style:parent-style-name="DefaultParagraphFont" style:family="text">
      <style:text-properties fo:font-size="13.5pt" style:font-size-asian="13.5pt"/>
    </style:style>
    <style:style style:name="TableColumn74" style:family="table-column">
      <style:table-column-properties style:column-width="5.8784in"/>
    </style:style>
    <style:style style:name="TableColumn75" style:family="table-column">
      <style:table-column-properties style:column-width="1.9118in"/>
    </style:style>
    <style:style style:name="Table73" style:family="table">
      <style:table-properties style:width="7.7902in" fo:margin-left="0in" table:align="left"/>
    </style:style>
    <style:style style:name="TableRow76" style:family="table-row">
      <style:table-row-properties style:min-row-height="0.6194in"/>
    </style:style>
    <style:style style:name="TableCell77" style:family="table-cell">
      <style:table-cell-properties fo:border="0.0104in solid #000000" style:writing-mode="lr-tb" style:vertical-align="middle" fo:padding-top="0in" fo:padding-left="0.0576in" fo:padding-bottom="0in" fo:padding-right="0.0798in"/>
    </style:style>
    <style:style style:name="P7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7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576in" fo:padding-bottom="0in" fo:padding-right="0.0798in"/>
    </style:style>
    <style:style style:name="P8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Row81" style:family="table-row">
      <style:table-row-properties style:min-row-height="1.1986in"/>
    </style:style>
    <style:style style:name="TableCell82" style:family="table-cell">
      <style:table-cell-properties fo:border="0.0104in solid #000000" style:writing-mode="lr-tb" style:vertical-align="middle" fo:padding-top="0in" fo:padding-left="0.0576in" fo:padding-bottom="0in" fo:padding-right="0.0798in"/>
    </style:style>
    <style:style style:name="P83" style:parent-style-name="Normal" style:family="paragraph">
      <style:paragraph-properties fo:margin-bottom="0.1687in" fo:line-height="107%" fo:margin-left="0in" fo:text-indent="0in">
        <style:tab-stops/>
      </style:paragraph-properties>
    </style:style>
    <style:style style:name="P84" style:parent-style-name="Normal" style:family="paragraph">
      <style:paragraph-properties fo:margin-bottom="0in" fo:line-height="107%" fo:margin-left="0in" fo:margin-right="2.5402in" fo:text-indent="0in">
        <style:tab-stops/>
      </style:paragraph-properties>
    </style:style>
    <style:style style:name="TableCell8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576in" fo:padding-bottom="0in" fo:padding-right="0.0798in"/>
    </style:style>
    <style:style style:name="P86" style:parent-style-name="Normal" style:family="paragraph">
      <style:paragraph-properties fo:margin-bottom="0.1687in" fo:line-height="107%" fo:margin-left="0in" fo:text-indent="0in">
        <style:tab-stops/>
      </style:paragraph-properties>
    </style:style>
    <style:style style:name="P87" style:parent-style-name="Normal" style:family="paragraph">
      <style:paragraph-properties fo:margin-bottom="0.0229in" fo:line-height="107%" fo:margin-left="0in" fo:text-indent="0in">
        <style:tab-stops/>
      </style:paragraph-properties>
    </style:style>
    <style:style style:name="P8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Row89" style:family="table-row">
      <style:table-row-properties style:min-row-height="1.1986in"/>
    </style:style>
    <style:style style:name="TableCell90" style:family="table-cell">
      <style:table-cell-properties fo:border="0.0104in solid #000000" style:writing-mode="lr-tb" style:vertical-align="middle" fo:padding-top="0in" fo:padding-left="0.0576in" fo:padding-bottom="0in" fo:padding-right="0.0798in"/>
    </style:style>
    <style:style style:name="P91" style:parent-style-name="Normal" style:family="paragraph">
      <style:paragraph-properties fo:margin-bottom="0.1687in" fo:line-height="107%" fo:margin-left="0in" fo:text-indent="0in">
        <style:tab-stops/>
      </style:paragraph-properties>
    </style:style>
    <style:style style:name="P92" style:parent-style-name="Normal" style:family="paragraph">
      <style:paragraph-properties fo:margin-bottom="0in" fo:line-height="107%" fo:margin-left="0in" fo:margin-right="2.4895in" fo:text-indent="0in">
        <style:tab-stops/>
      </style:paragraph-properties>
    </style:style>
    <style:style style:name="TableCell9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576in" fo:padding-bottom="0in" fo:padding-right="0.0798in"/>
    </style:style>
    <style:style style:name="P94" style:parent-style-name="Normal" style:family="paragraph">
      <style:paragraph-properties fo:margin-bottom="0.1687in" fo:line-height="107%" fo:margin-left="0in" fo:text-indent="0in">
        <style:tab-stops/>
      </style:paragraph-properties>
    </style:style>
    <style:style style:name="P95" style:parent-style-name="Normal" style:family="paragraph">
      <style:paragraph-properties fo:margin-bottom="0.0229in" fo:line-height="107%" fo:margin-left="0in" fo:text-indent="0in">
        <style:tab-stops/>
      </style:paragraph-properties>
    </style:style>
    <style:style style:name="P96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Row97" style:family="table-row">
      <style:table-row-properties style:min-row-height="1.775in"/>
    </style:style>
    <style:style style:name="TableCell98" style:family="table-cell">
      <style:table-cell-properties fo:border="0.0104in solid #000000" style:writing-mode="lr-tb" style:vertical-align="middle" fo:padding-top="0in" fo:padding-left="0.0576in" fo:padding-bottom="0in" fo:padding-right="0.0798in"/>
    </style:style>
    <style:style style:name="P99" style:parent-style-name="Normal" style:family="paragraph">
      <style:paragraph-properties fo:margin-bottom="0.384in" fo:line-height="107%" fo:margin-left="0in" fo:text-indent="0in">
        <style:tab-stops/>
      </style:paragraph-properties>
    </style:style>
    <style:style style:name="P100" style:parent-style-name="Normal" style:family="paragraph">
      <style:paragraph-properties fo:margin-bottom="0in" fo:line-height="107%" fo:margin-left="0in" fo:margin-right="2.2166in" fo:text-indent="0in">
        <style:tab-stops/>
      </style:paragraph-properties>
    </style:style>
    <style:style style:name="TableCell10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576in" fo:padding-bottom="0in" fo:padding-right="0.0798in"/>
    </style:style>
    <style:style style:name="P102" style:parent-style-name="Normal" style:family="paragraph">
      <style:paragraph-properties fo:margin-bottom="0.1687in" fo:line-height="107%" fo:margin-left="0in" fo:text-indent="0in">
        <style:tab-stops/>
      </style:paragraph-properties>
    </style:style>
    <style:style style:name="P103" style:parent-style-name="Normal" style:family="paragraph">
      <style:paragraph-properties fo:margin-bottom="0.1687in" fo:line-height="107%" fo:margin-left="0in" fo:text-indent="0in">
        <style:tab-stops/>
      </style:paragraph-properties>
    </style:style>
    <style:style style:name="P104" style:parent-style-name="Normal" style:family="paragraph">
      <style:paragraph-properties fo:margin-bottom="0.0229in" fo:line-height="107%" fo:margin-left="0in" fo:text-indent="0in">
        <style:tab-stops/>
      </style:paragraph-properties>
    </style:style>
    <style:style style:name="P105" style:parent-style-name="Normal" style:family="paragraph">
      <style:paragraph-properties fo:margin-bottom="0.0229in" fo:line-height="107%" fo:margin-left="0in" fo:text-indent="0in">
        <style:tab-stops/>
      </style:paragraph-properties>
    </style:style>
    <style:style style:name="P106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Row107" style:family="table-row">
      <style:table-row-properties style:min-row-height="1.6291in"/>
    </style:style>
    <style:style style:name="TableCell108" style:family="table-cell">
      <style:table-cell-properties fo:border="0.0104in solid #000000" style:writing-mode="lr-tb" style:vertical-align="middle" fo:padding-top="0in" fo:padding-left="0.0576in" fo:padding-bottom="0in" fo:padding-right="0.0798in"/>
    </style:style>
    <style:style style:name="P109" style:parent-style-name="Normal" style:family="paragraph">
      <style:paragraph-properties fo:margin-bottom="0.1687in" fo:line-height="107%" fo:margin-left="0in" fo:text-indent="0in">
        <style:tab-stops/>
      </style:paragraph-properties>
    </style:style>
    <style:style style:name="P110" style:parent-style-name="Normal" style:family="paragraph">
      <style:paragraph-properties fo:margin-bottom="0in" fo:line-height="107%" fo:margin-left="0in" fo:margin-right="2.2166in" fo:text-indent="0in">
        <style:tab-stops/>
      </style:paragraph-properties>
    </style:style>
    <style:style style:name="TableCell11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576in" fo:padding-bottom="0in" fo:padding-right="0.0798in"/>
    </style:style>
    <style:style style:name="P112" style:parent-style-name="Normal" style:family="paragraph">
      <style:paragraph-properties fo:margin-bottom="0.1687in" fo:line-height="107%" fo:margin-left="0in" fo:text-indent="0in">
        <style:tab-stops/>
      </style:paragraph-properties>
    </style:style>
    <style:style style:name="P113" style:parent-style-name="Normal" style:family="paragraph">
      <style:paragraph-properties fo:margin-bottom="0.0229in" fo:line-height="107%" fo:margin-left="0in" fo:text-indent="0in">
        <style:tab-stops/>
      </style:paragraph-properties>
    </style:style>
    <style:style style:name="P114" style:parent-style-name="Normal" style:family="paragraph">
      <style:paragraph-properties fo:margin-bottom="0.0229in" fo:line-height="107%" fo:margin-left="0in" fo:text-indent="0in">
        <style:tab-stops/>
      </style:paragraph-properties>
    </style:style>
    <style:style style:name="P115" style:parent-style-name="Normal" style:family="paragraph">
      <style:paragraph-properties fo:margin-bottom="0.0229in" fo:line-height="107%" fo:margin-left="0in" fo:text-indent="0in">
        <style:tab-stops/>
      </style:paragraph-properties>
    </style:style>
    <style:style style:name="P116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P117" style:parent-style-name="Normal" style:family="paragraph">
      <style:paragraph-properties fo:margin-bottom="0.1631in" fo:line-height="110%" fo:margin-left="-0.0034in">
        <style:tab-stops/>
      </style:paragraph-properties>
    </style:style>
    <style:style style:name="P118" style:parent-style-name="Normal" style:family="paragraph">
      <style:paragraph-properties fo:margin-top="0.2111in" fo:margin-bottom="0.1631in" fo:line-height="110%" fo:margin-left="-0.0034in">
        <style:tab-stops/>
      </style:paragraph-properties>
    </style:style>
    <style:style style:name="P119" style:parent-style-name="Normal" style:family="paragraph">
      <style:paragraph-properties fo:margin-bottom="0in" fo:line-height="202%" fo:margin-left="-0.0034in" fo:margin-right="1.8812in">
        <style:tab-stops/>
      </style:paragraph-properties>
    </style:style>
    <style:style style:name="P120" style:parent-style-name="Normal" style:family="paragraph">
      <style:paragraph-properties fo:margin-left="-0.0034in" fo:margin-right="0.0097in">
        <style:tab-stops/>
      </style:paragraph-properties>
    </style:style>
    <style:style style:name="P121" style:parent-style-name="Normal" style:family="paragraph">
      <style:paragraph-properties fo:margin-bottom="0.3611in" fo:margin-left="-0.0034in" fo:margin-right="1.0513in">
        <style:tab-stops/>
      </style:paragraph-properties>
    </style:style>
    <style:style style:name="P122" style:parent-style-name="Normal" style:family="paragraph">
      <style:paragraph-properties fo:margin-bottom="0.0194in" fo:line-height="110%" fo:margin-left="-0.0034in">
        <style:tab-stops/>
      </style:paragraph-properties>
    </style:style>
    <style:style style:name="P123" style:parent-style-name="Normal" style:family="paragraph">
      <style:paragraph-properties fo:margin-left="-0.0034in" fo:margin-right="0.0097in">
        <style:tab-stops/>
      </style:paragraph-properties>
    </style:style>
    <style:style style:family="graphic" style:name="a6">
      <style:graphic-properties style:wrap="parallel" style:wrap-contour="false" style:horizontal-rel="paragraph" style:vertical-rel="paragraph" style:horizontal-pos="from-left" style:vertical-pos="from-top"/>
    </style:style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draw:fill="solid" draw:fill-color="#000000" draw:opacity="100%" draw:stroke="none"/>
    </style:style>
    <style:style style:family="graphic" style:name="a2">
      <style:graphic-properties draw:fill="solid" draw:fill-color="#000000" draw:opacity="100%" draw:stroke="none"/>
    </style:style>
    <style:style style:family="graphic" style:name="a3">
      <style:graphic-properties draw:fill="solid" draw:fill-color="#000000" draw:opacity="100%" draw:stroke="none"/>
    </style:style>
    <style:style style:family="graphic" style:name="a4">
      <style:graphic-properties draw:fill="solid" draw:fill-color="#000000" draw:opacity="100%" draw:stroke="none"/>
    </style:style>
    <style:style style:family="graphic" style:name="a5">
      <style:graphic-properties draw:fill="solid" draw:fill-color="#000000" draw:opacity="100%" draw:stroke="none"/>
    </style:style>
  </office:automatic-styles>
  <office:body>
    <office:text text:use-soft-page-breaks="true">
      <text:p text:style-name="P1"><draw:frame draw:style-name="a0" draw:name="Picture 7" text:anchor-type="as-char" svg:x="0in" svg:y="0in" svg:width="0.14583in" svg:height="0.14583in" style:rel-width="scale" style:rel-height="scale"><draw:image xlink:href="media/image1.jpg" xlink:type="simple" xlink:show="embed" xlink:actuate="onLoad"/><svg:title/><svg:desc/></draw:frame></text:p>
      <text:p text:style-name="P2"><text:span text:style-name="T3">Новый год в Мышкине 2027 ( 4 дня, автобусный тур)</text:span></text:p>
      <text:p text:style-name="P4"><text:span text:style-name="T5">Стоимость: от 54900.00 руб Даты тура:</text:span></text:p>
      <text:p text:style-name="P6"><text:span text:style-name="T7">30.12.2026,</text:span></text:p>
      <text:p text:style-name="P8"><text:span text:style-name="T9">Описание:</text:span></text:p>
      <text:p text:style-name="P10">День 1</text:p>
      <text:p text:style-name="P11">30 декабря 2026 г. Углич царский, цыганский и купеческий</text:p>
      <text:p text:style-name="P12">09:45 Сбор группы и встреча с гидом м. ВДНХ. Выход №1 (первый вагон из центра). Сбор группы на парковке автобусов с правой стороны гостиницы «Космос».</text:p>
      <text:p text:style-name="P13">Посадка в автобус. Переезд в Углич (240 км). Путевая экскурсия.Экскурсия в</text:p>
      <text:p text:style-name="P14">Музей городского быта. В гости<text:s/>к угличскому мещанину</text:p>
      <text:p text:style-name="P15">Переступив порог, вы окунётесь в быт Углича конца XIX века. Купцы расхваливают товар – от самоваров до сапог, в гостиной поют романсы под гитару, а вы исследуете дом зажиточного угличанина: кабинет хозяина, дамскую половину, светёлку<text:s/>горничной. Гид посвятит вас в тонкости<text:s/><text:soft-page-break/>угличских свадеб и праздников, модных привычек того времени и расскажет, кто за кем подглядывал в замочную скважину.</text:p>
      <text:p text:style-name="P16">Будет и примерка исторических костюмов или шляпок: в таких хоть на кадриль, хоть на фотосессию!Цыганский разгуляй. Обед по-домашнему с традиционными наливками</text:p>
      <text:p text:style-name="P17">В трактире купца Кашинова вас уже ждут: стол ломится от яств по старинным рецептам, в рюмках поблёскивает сливяночка, а цыгане настраивают гитары и готовятся завести песню. Не заметишь, как ноги сами вслед за чернобровой красавицей в пляс пойдут!Прогулка по предновогоднему Угличу. Ссыльный колокол и храм-корабль</text:p>
      <text:p text:style-name="P18">Углич и в зимней дрёме – город с характером. Здесь колокол умудрился схлопотать ссылку в Сибирь, а фреска с праматерью Евой, по легенде, смутила саму Екатерину II. У кремлёвских стен заливают каток, снег по берегам Волги поблёскивает под праздничными огнями, а храм Рождества Иоанна Предтечи напоминает корабль, севший на мель. Здесь придумали водку Smirnoff и часы, летавшие в космос с Терешковой. Фотосессия у новогодней елки.Свободное время для охоты за угличскими сувенирами</text:p>
      <text:p text:style-name="P19">Если вы в предпраздничной суете забыли присмотреть подарки родным, спасением станут местные лавки. Можно купить легендарные часы «Чайка», ароматный сыр, который здесь производят с 1939 года, и травяные бальзамы по рецептам XIX века.</text:p>
      <text:p text:style-name="P20">А ещё льняные салфетки, берестяные шкатулки, лапти – с пустыми руками не</text:p>
      <text:soft-page-break/>
      <text:p text:style-name="P21">уйти.</text:p>
      <text:p text:style-name="P22">Переезд в Мышкин (40 км).Размещение в пансионате «Лесная сказка»</text:p>
      <text:p text:style-name="P23">Это место оправдывает своё название: зимой ели стоят в пышных снежных шубах, под ногами поскрипывает сверкающий наст, а до ледяного простора Волги рукой подать – берег всего в 600 метрах. Колкий воздух румянит щёки, пахнет хвоей и морозом.</text:p>
      <text:p text:style-name="P24">Но стоит зайти внутрь, и холод отступает: гостей ждут уютные номера, тёплый крытый бассейн и сауна (входит в стоимость проживания), бильярд.</text:p>
      <text:p text:style-name="P25">Ужин в кафе пансионата.</text:p>
      <text:p text:style-name="P26">День 2</text:p>
      <text:p text:style-name="P27">31 декабря 2026 г. В мышином царстве, в преддверии чуда</text:p>
      <text:p text:style-name="P28">Завтрак (шведский стол).Свободное время в Мышкине. Город, который славится мышами и нравится кошкам</text:p>
      <text:p text:style-name="P29">Тихий и уютный Мышкин словно позабыл о том, что век сменился. Сюда почти не дотянулась типовая советская застройка, и центр остался таким, каким его знали купцы XIX века. Пройдитесь по занесенной снегом булыжной мостовой, разглядывая особняки с табличками, где до сих пор значатся фамилии дореволюционных хозяев. Местные жители, которых ласково называют</text:p>
      <text:p text:style-name="P30">«мышканутыми», могут рассказать интересную историю: о том, как мышка спасла князя от гибели, а город –<text:s/>от забвения.12:00 Экскурсия по городу «Мышиное царство»</text:p>
      <text:p text:style-name="P31">Прогулка начнётся с набережной – двухъярусной, протянувшейся вдоль высокого берега Волги. В Мемориале Победы вас встретит бронзовый солдат, который, кажется, вот-вот шагнёт вперёд. У усадьбы купца Чистова вы узнаете историю о том, как мышкинский миллионер принимал у себя будущего императора Александра III.<text:span text:style-name="T32"><text:s/>А также посетите 5 музеев:</text:span>Туристический комплекс «Мышкины палаты»</text:p>
      <text:p text:style-name="P33">У ворот деревянного терема вас встретят придворные. Сначала – аудиенция в тронном<text:s/>зале (царь с царицей милостиво принимают всех), затем – экскурсия по центру управления мышиными делами. Есть сырная комната – местные закрома, и зверинец, где обитают декоративные и экзотические грызуны.Мельница купца Чистова. Жернова на нефтяном двигателе</text:p>
      <text:p text:style-name="P34">Здесь покажут подлинные механизмы, которые с помощью нефти мололи зерно аж до 1970-х годов, и познакомят с фольклорными «амбарными» мышами – хорошо они устроились, всегда при зерне. А ещё – реконструкция купеческих лавок с товарами: узнаете, чем торговали в Мышкине в XIX веке.Музей «Русские валенки». От царских покоев до красной дорожки</text:p>
      <text:p text:style-name="P35">Оказывается, валенки носили не только крестьяне, но и монархи, а ещё ими умудрялись от недугов спасать. В музее собрана коллекция от классических серых до гламурных моделей с вышивкой и стразами – видимо, для зимних балов. Заодно покажут крошечные сувенирные пары, можно их забрать в подарок домовому.Этнографическая экспозиция «Лён» с выставкой «Куколка – дружочек мой»</text:p>
      <text:p text:style-name="P36">Маленькое семечко, горсть земли и много-много труда – вам расскажут, как лён превращается в одежду, а заодно дадут подержать в руках трепало и льномялку. Экскурсовод запустит ручной ткацкий станок, и вы увидите, как рождается льняное полотно. А после – кукольная выставка: берегини и льнянушки, которым доверяли<text:s/>защищать дом от зла.Музей живых ремесел. Кузнец, гончар и кассиргрызун</text:p>
      <text:p text:style-name="P37">Вас примут мастера гончарного и кузнечного дела, которые продемонстрируют своё искусство. В мастерской шумно и горячо: кузнец стучит молотом, гончар на гончарном круге формует глину. Гостям разрешают раздуть горн мехами, примерить боевые доспехи, протестировать изделия старинным способом. А за кассой сидит мышонок – главный по финансовой отчётности.</text:p>
      <text:p text:style-name="P38">Возвращение в пансионат.</text:p>
      <text:p text:style-name="P39">14:00 Обед в кафе пансионата.</text:p>
      <text:p text:style-name="P40">17:00-19:00 Мастер-класс для детей<text:s/>и взрослых (тему уточним дополнительно).</text:p>
      <text:p text:style-name="P41">19:00-21:00 Чайный фуршет.</text:p>
      <text:p text:style-name="P42">Свободное время. Подготовка к празднику.22:00-02:00 Новогодний ужин с развлекательной программой (входит в стоимость)</text:p>
      <text:p text:style-name="P43">Столы накрыты, шампанское охлаждается в ведёрках, горячее подают с паузой на конкурсы. Дед Мороз раздаёт подарки детям, но и взрослые свои получат – на лотерее с призами. Шепча желание под бой курантов, загадайте поймать удачу за хвост, как мышку.</text:p>
      <text:p text:style-name="P44">День 3</text:p>
      <text:p text:style-name="P45">1 января 2027 г. Свободный день в Мышкине и развлекательная программа в пансионате</text:p>
      <text:p text:style-name="P46">Этот день вы сможете провести по своему усмотрению, отдыхая после шумной новогодней ночи. Можно отправиться исследовать окрестности: погулять по зимнему лесу, пройтись вдоль<text:s/>берега замёрзшей Волги и послушать удивительную зимнюю тишину, нарушаемую разве что хрустом снега под вашими ногами. Можно устроить квест по мышкинским музеям – в этом небольшом городке их больше 20! Или остаться в отеле, чтобы поучаствовать в развлекательной программе.Питание в этот день</text:p>
      <text:p text:style-name="P47">09:00 Завтрак (шведский стол).</text:p>
      <text:p text:style-name="P48">14:00-15:30 Обед.</text:p>
      <text:p text:style-name="P49">19:00-20:30 Ужин.Развлекательная программа в пансионате</text:p>
      <text:p text:style-name="P50">11:00-13:00 Уличные забавы и согревающие напитки: глинтвейн, горячий шоколад и прочие вкусности.</text:p>
      <text:p text:style-name="P51">12:30-14:00 Кулинарный мастер-класс от шеф-повара.</text:p>
      <text:p text:style-name="P52">14:00-20:30 Свободное время для отдыха. Посещение сауны с бассейном. 17:00-</text:p>
      <text:p text:style-name="P53">19:00 Бильярдный турнир.Что посмотреть в Мышкине</text:p>
      <text:p text:style-name="P54"><text:span text:style-name="T55"><draw:custom-shape svg:x="0in" svg:y="0in" svg:width="0.05104in" svg:height="0.05104in" draw:id="id0" draw:style-name="a1" draw:name="Group 3363"><svg:title/><svg:desc/><draw:enhanced-geometry draw:type="non-primitive" svg:viewBox="0 0 46672 46672" draw:enhanced-path="M 23330 0 C 29439 0 35509 2515 39840 6833 44158 11150 46672 17221 46672 23330 46672 29439 44158 35509 39840 39840 35509 44158 29439 46672 23330 46672 17221 46672 11151 44158 6833 39840 2515 35509 0 29439 0 23330 0 17221 2515 11150 6833 6833 11151 2515 17221 0 2333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672"/><draw:equation draw:name="f7" draw:formula="?f4 / 46672"/><draw:equation draw:name="f8" draw:formula="0 / ?f6"/><draw:equation draw:name="f9" draw:formula="46672 / ?f6"/><draw:equation draw:name="f10" draw:formula="0 / ?f7"/><draw:equation draw:name="f11" draw:formula="46672 / ?f7"/></draw:enhanced-geometry></draw:custom-shape></text:span><text:s/>Музей мыши – единственный в мире музей, посвящённый мышам. В коллекции – тысячи фигурок грызунов<text:s/>изстекла, глины, дерева и металла со всего мира.</text:p>
      <text:p text:style-name="P56"><text:span text:style-name="T57"><draw:g draw:z-index="251658240" draw:name="Group 3364" draw:id="id5" draw:style-name="a6" text:anchor-type="paragraph"><svg:title/><svg:desc/><draw:custom-shape svg:x="0.28979in" svg:y="0.04517in" svg:width="0.05104in" svg:height="0.05104in" draw:id="id1" draw:style-name="a2" draw:name="Shape 170"><svg:title/><svg:desc/><draw:enhanced-geometry draw:type="non-primitive" svg:viewBox="0 0 46672 46672" draw:enhanced-path="M 23330 0 C 29439 0 35509 2515 39840 6832 44158 11150 46672 17221 46672 23330 46672 29439 44158 35509 39840 39839 35509 44158 29439 46672 23330 46672 17221 46672 11151 44158 6833 39839 2515 35509 0 29439 0 23330 0 17221 2515 11150 6833 6832 11151 2515 17221 0 2333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672"/><draw:equation draw:name="f7" draw:formula="?f4 / 46672"/><draw:equation draw:name="f8" draw:formula="0 / ?f6"/><draw:equation draw:name="f9" draw:formula="46672 / ?f6"/><draw:equation draw:name="f10" draw:formula="0 / ?f7"/><draw:equation draw:name="f11" draw:formula="46672 / ?f7"/></draw:enhanced-geometry></draw:custom-shape><draw:custom-shape svg:x="0.28979in" svg:y="0.47601in" svg:width="0.05104in" svg:height="0.05104in" draw:id="id2" draw:style-name="a3" draw:name="Shape 173"><svg:title/><svg:desc/><draw:enhanced-geometry draw:type="non-primitive" svg:viewBox="0 0 46672 46673" draw:enhanced-path="M 23330 0 C 29439 0 35509 2515 39840 6833 44158 11151 46672 17221 46672 23330 46672 29439 44158 35509 39840 39840 35509 44159 29439 46673 23330 46673 17221 46673 11151 44159 6833 39840 2515 35509 0 29439 0 23330 0 17221 2515 11151 6833 6833 11151 2515 17221 0 2333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672"/><draw:equation draw:name="f7" draw:formula="?f4 / 46673"/><draw:equation draw:name="f8" draw:formula="0 / ?f6"/><draw:equation draw:name="f9" draw:formula="46672 / ?f6"/><draw:equation draw:name="f10" draw:formula="0 / ?f7"/><draw:equation draw:name="f11" draw:formula="46673 / ?f7"/></draw:enhanced-geometry></draw:custom-shape><draw:custom-shape svg:x="0.28979in" svg:y="0.90684in" svg:width="0.05104in" svg:height="0.05104in" draw:id="id3" draw:style-name="a4" draw:name="Shape 176"><svg:title/><svg:desc/><draw:enhanced-geometry draw:type="non-primitive" svg:viewBox="0 0 46672 46672" draw:enhanced-path="M 23330 0 C 29439 0 35509 2515 39840 6833 44158 11150 46672 17221 46672 23330 46672 29439 44158 35509 39840 39840 35509 44158 29439 46672 23330 46672 17221 46672 11151 44158 6833 39840 2515 35509 0 29439 0 23330 0 17221 2515 11150 6833 6833 11151 2515 17221 0 2333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672"/><draw:equation draw:name="f7" draw:formula="?f4 / 46672"/><draw:equation draw:name="f8" draw:formula="0 / ?f6"/><draw:equation draw:name="f9" draw:formula="46672 / ?f6"/><draw:equation draw:name="f10" draw:formula="0 / ?f7"/><draw:equation draw:name="f11" draw:formula="46672 / ?f7"/></draw:enhanced-geometry></draw:custom-shape><draw:custom-shape svg:x="0.28979in" svg:y="1.33767in" svg:width="0.05104in" svg:height="0.05104in" draw:id="id4" draw:style-name="a5" draw:name="Shape 179"><svg:title/><svg:desc/><draw:enhanced-geometry draw:type="non-primitive" svg:viewBox="0 0 46672 46672" draw:enhanced-path="M 23330 0 C 29439 0 35509 2515 39840 6832 44158 11150 46672 17221 46672 23330 46672 29439 44158 35509 39840 39839 35509 44158 29439 46672 23330 46672 17221 46672 11151 44158 6833 39839 2515 35509 0 29439 0 23330 0 17221 2515 11150 6833 6832 11151 2515 17221 0 2333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672"/><draw:equation draw:name="f7" draw:formula="?f4 / 46672"/><draw:equation draw:name="f8" draw:formula="0 / ?f6"/><draw:equation draw:name="f9" draw:formula="46672 / ?f6"/><draw:equation draw:name="f10" draw:formula="0 / ?f7"/><draw:equation draw:name="f11" draw:formula="46672 / ?f7"/></draw:enhanced-geometry></draw:custom-shape></draw:g></text:span>Музей ретро-техники – коллекция старинных механизмов от парового локомобиля до колбасной машины XIXвека, включая ретро-автомобили. Музей Петра Смирнова – музей «водочного короля России» с историей его предприятия, коллекцией бутылок иштофов, дегустацией продукции. Музей-галерея кукол и кукольной миниатюры – коллекция авторских кукол: феи, клоуны, барышни и кавалеры втщательно выполненных костюмах. Картинная галерея – открыта в деревянном здании бывшей женской гимназии XIX века, в 9 залах хранятсяболее 300 произведений искусства.</text:p>
      <text:p text:style-name="P58">День 4</text:p>
      <text:p text:style-name="P59">2 января 2027 г. Святочные гуляния на подворье кацкарей</text:p>
      <text:p text:style-name="P60">Завтрак (шведский стол).</text:p>
      <text:p text:style-name="P61">Освобождение номеров.</text:p>
      <text:p text:style-name="P62">11:00 Переезд в дер. Мартыново (60 км).«Вздраавствуйтё, ражоё бёло!». В гости к кацкарям</text:p>
      <text:p text:style-name="P63">Вдоль реки Кадки, среди ярославских лесов, живет один очень самобытный народ. Себя они называют «кацкарями», а всех остальных – «заволосными». Говорят тут на особый лад: ёкают, окают и знают около 2000 слов, которых за пределами этих мест не услышишь. «Мантурить», «бахорить», «ражоё», «дарома» – приезжайте узнавать, что это значит! А ещё – наслаждаться уголком живой крестьянской культуры, какой она была давнымдавно: с печкой-матушкой, особыми обрядами и знаниями, что из века в век передаются<text:s/>от бабушки к внучке под тихое гудение веретена.Экскурсия в Музей кацкарей. Взглянуть на мир их глазами</text:p>
      <text:p text:style-name="P64">По крестьянской избе конца XIX века вас проведут местные жители-кацкари, для которых музейная экспозиция – история их собственной семьи. Покажут рубели<text:s/>со знаками «поконницами» – такой герб был у каждого рода, и у каждого – со своими символами. Историю людей вам поведают на том самом диалекте: «Падерёнок лёжит в зыбке, ёму спокойно…». Вы познакомитесь с кацким мировоззрением и мифологическими персонажами:<text:s/>Белой Коровой, духами Получато и Чугрей.Обед у кацкарей: наивуха, прежонец и всё из печи</text:p>
      <text:p text:style-name="P65">В доме растоплены три русские печи, и обед готовится в них, а не на плите. В чугунках томятся щи и картошка, в крынках плещется деревенское молоко. На стол подают тушёную курицу, солёные огурчики, капустный салат и свежий хлеб. А после – чай с прежонцéм (это пирожок) или наивýхой с кладивом – блином с начинкой.Развлекательная программа «Святки – это дарома». Кацкая ёлка с секретом</text:p>
      <text:p text:style-name="P66">На Святки кацкари не хороводы водят, а<text:s/>ёлку набáнчивают. Это значит – повязывают на ветки лоскутки материи, и каждый узелок завязывается вместе с желанием. Стоит такая наряженная надеждами ёлка до самой Масленицы, а в прощёное воскресенье её сжигают – и желания, говорят, сбываются. Хотите проверить?</text:p>
      <text:p text:style-name="P67">Примаскáливайтё, вязку вам подадут, и на лошадках по лéпеню покатают.</text:p>
      <text:p text:style-name="P68">15:00 Отправление в Москву (переезд 272 км).</text:p>
      <text:p text:style-name="P69">После 21:00<text:s/>Ориентировочное время возвращения в Москву.</text:p>
      <text:p text:style-name="P70">Высадка туристов у ближайшей станции метро по пути следования.</text:p>
      <text:p text:style-name="P71"><text:span text:style-name="T72">Примечание:</text:span></text:p>
      <table:table table:style-name="Table73">
        <table:table-columns>
          <table:table-column table:style-name="TableColumn74"/>
          <table:table-column table:style-name="TableColumn75"/>
        </table:table-columns>
        <table:table-row table:style-name="TableRow76">
          <table:table-cell table:style-name="TableCell77">
            <text:p text:style-name="P78">Размещение Лесная сказка - Мышкин</text:p>
          </table:table-cell>
          <table:table-cell table:style-name="TableCell79">
            <text:p text:style-name="P80">Стоимость</text:p>
          </table:table-cell>
        </table:table-row>
        <table:table-row table:style-name="TableRow81">
          <table:table-cell table:style-name="TableCell82">
            <text:p text:style-name="P83">1-но стандарт</text:p>
            <text:p text:style-name="P84">взрослый на основном месте ребенок (6-13) на основном месте</text:p>
          </table:table-cell>
          <table:table-cell table:style-name="TableCell85">
            <text:p text:style-name="P86"><text:s/></text:p>
            <text:p text:style-name="P87">75000</text:p>
            <text:p text:style-name="P88">74000</text:p>
          </table:table-cell>
        </table:table-row>
        <table:table-row table:style-name="TableRow89">
          <table:table-cell table:style-name="TableCell90">
            <text:p text:style-name="P91">2-х стандарт (2 кровати)</text:p>
            <text:p text:style-name="P92">взрослый на основном месте ребенок (6-13) на основном месте</text:p>
          </table:table-cell>
          <table:table-cell table:style-name="TableCell93">
            <text:p text:style-name="P94"><text:s/></text:p>
            <text:p text:style-name="P95">54900</text:p>
            <text:p text:style-name="P96">53900</text:p>
          </table:table-cell>
        </table:table-row>
        <table:table-row table:style-name="TableRow97">
          <table:table-cell table:style-name="TableCell98">
            <text:p text:style-name="P99">2-х улучшенный (2 комнаты, доп. место диван)</text:p>
            <text:p text:style-name="P100">взрослый на основном месте ребенок (6-13) на основном месте ребенок (6-13) на дополнительном месте</text:p>
          </table:table-cell>
          <table:table-cell table:style-name="TableCell101">
            <text:p text:style-name="P102"><text:s/></text:p>
            <text:p text:style-name="P103"><text:s/></text:p>
            <text:p text:style-name="P104">54900</text:p>
            <text:p text:style-name="P105">53900</text:p>
            <text:p text:style-name="P106">44000</text:p>
          </table:table-cell>
        </table:table-row>
        <table:table-row table:style-name="TableRow107">
          <table:table-cell table:style-name="TableCell108">
            <text:p text:style-name="P109">2-х стандарт (доп. место диван)</text:p>
            <text:p text:style-name="P110">взрослый на основном месте ребенок (6-13) на основном месте взрослый на дополнительном месте ребенок (6-13) на дополнительном месте</text:p>
          </table:table-cell>
          <table:table-cell table:style-name="TableCell111">
            <text:p text:style-name="P112"><text:s/></text:p>
            <text:p text:style-name="P113">54900</text:p>
            <text:p text:style-name="P114">53900</text:p>
            <text:p text:style-name="P115">52000</text:p>
            <text:p text:style-name="P116">51000</text:p>
          </table:table-cell>
        </table:table-row>
      </table:table>
      <text:p text:style-name="P117">Стоимость тура на 1 человека в рублях:</text:p>
      <text:p text:style-name="P118">В стоимость тура входит:</text:p>
      <text:p text:style-name="P119">транспорт: автобус туристического класса проживание: 3 ночи в пансионате «Лесная сказка» г. Мышкин</text:p>
      <text:p text:style-name="P120">питание: 3 завтрака, 2 обеда в пансионате. 1 обед «Цыганский разгуляй», 1 обед у кацкарей, 2 ужина в пансионате, 1 новогодний ужин с развлекательной программой</text:p>
      <text:p text:style-name="P121">Экскурсионная программа: 9 экскурсий: входные билеты в музеи работа сопровождающего и гидов</text:p>
      <text:p text:style-name="P122">Организационные детали информация</text:p>
      <text:p text:style-name="P123">Фирма оставляет за собой право изменять последовательность посещения объектов, а также на замену музеев, не уменьшая общего объёма программы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.1472in" fo:line-height="121%" fo:margin-left="0.0069in" fo:text-indent="-0.0069in">
        <style:tab-stops/>
      </style:paragraph-properties>
      <style:text-properties style:font-name="Calibri" style:font-name-asian="Calibri" style:font-name-complex="Calibri" fo:font-weight="bold" style:font-weight-asian="bold" fo:color="#000000" fo:font-size="10.5pt" style:font-size-asian="10.5pt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722in" fo:margin-left="0.4722in" fo:margin-bottom="0.7923in" fo:margin-right="0.472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word</meta:initial-creator>
    <dc:creator>word</dc:creator>
    <meta:creation-date>2026-09-02T10:38:00Z</meta:creation-date>
    <dc:date>2026-09-02T10:38:00Z</dc:date>
    <meta:template xlink:href="Normal" xlink:type="simple"/>
    <meta:editing-cycles>2</meta:editing-cycles>
    <meta:editing-duration>PT0S</meta:editing-duration>
    <meta:document-statistic meta:page-count="3" meta:paragraph-count="21" meta:word-count="1636" meta:character-count="10943" meta:row-count="77" meta:non-whitespace-character-count="9328"/>
  </office:meta>
</office:document-meta>
</file>